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Lucida Sans" svg:font-family="'Lucida Sans'" style:font-family-generic="swiss"/>
    <style:font-face style:name="Liberation Sans1" svg:font-family="'Liberation Sans'"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Lucida Sans1"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fo:font-weight="bold" style:font-weight-asian="bold" style:font-weight-complex="bold"/>
    </style:style>
    <style:style style:name="P3" style:family="paragraph" style:parent-style-name="Standard" style:master-page-name="Standard">
      <style:paragraph-properties fo:text-align="justify" style:justify-single-word="false" style:page-number="auto"/>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Leur rentrée et la nôtre</text:span></text:p>
      <text:p text:style-name="P1"/>
      <text:p text:style-name="P1"><text:span text:style-name="T2">Philippe, Lecornu, Attal : cet été, ces prétendants à l’Élysée y sont allés de leur démagogie anti-immigrés. À l’unisson raciste avec Marine Le Pen qui propose un référendum sur l’interdiction du voile dans les espaces publics. Français-immigrés, nous sommes tous des travailleurs, les seuls qui nous sont étrangers sont les milliardaires et les patrons. Gare à leurs manœuvres de division et diversions. Alors que la n-ième vague caniculaire traverse le pays, mettons nos intérêts de travailleurs et de travailleuses au cœur de cette rentrée !</text:span></text:p>
      <text:p text:style-name="P1"/>
      <text:p text:style-name="P1"><text:span text:style-name="T1">Des plans d’urgence qui s’évaporent</text:span></text:p>
      <text:p text:style-name="P1"/>
      <text:p text:style-name="P1">Fin juin, le gouvernement annonçait un plan d’urgence de 60 millions d’euros pour la rénovation thermique des écoles. Un mois plus tard, il a annulé le plus gros et il n’en restait plus que 16 ! À peine de quoi payer les diagnostics énergétiques de 2 500 écoles ! Même pour que les enseignants et les enfants ne cuisent pas dans leurs classes l’été prochain, ils sont incapables de respecter leurs engagements.</text:p>
      <text:p text:style-name="P1"/>
      <text:p text:style-name="P1">Vendredi, la ministre de l’Agriculture annonçait le déblocage d’un milliard d’euros pour soutenir les agriculteurs très durement touchés par la sécheresse. Qu’en restera-t-il dans quelques semaines, alors que la somme paraît déjà bien faible pour aider les dizaines de milliers d’agriculteurs qui risquent de mettre la clé sous la porte ? Le gouvernement prépare un budget de combat contre tous les travailleurs, envisageant de nouvelles coupes sur les dépenses sociales, les pensions de retraite, les services publics. </text:p>
      <text:p text:style-name="P1"/>
      <text:p text:style-name="P1"><text:span text:style-name="T1">Notre plan d’urgence</text:span></text:p>
      <text:p text:style-name="P1"/>
      <text:p text:style-name="P1">Cet été il a fallu continuer à travailler, quitte à mettre notre santé en péril. Les méga-feux ont montré que nos dirigeants sont incapables de prévenir ni de guérir quoi que ce soit. Alors, face au désastre climatique et à l’urgence sociale pour tous les travailleurs des campagnes et des villes, il va falloir qu’on prenne nos affaires en main.</text:p>
      <text:p text:style-name="P1"/>
      <text:p text:style-name="P1">Il y a urgence à augmenter les salaires de 400 euros pour tous et toutes, pour faire face au coût de la vie qui ne cesse d’augmenter. Il faut contrôler les marges de Total, Carrefour, Leclerc et des autres entreprises de la grande distribution qui profitent de la crise agricole et des tensions internationales pour augmenter leurs profits. Alors que les plans de licenciements se multiplient, il faut interdire les licenciements. De l’argent, il y en a, à commencer par celui qui coule à flots pour le patronat, qui se gave de plus de 200 milliards de subventions et d’allègements de cotisations sociales et impôts chaque année.</text:p>
      <text:p text:style-name="P1"/>
      <text:p text:style-name="P1"><text:span text:style-name="T1">Nous produisons tout, à nous de décider de tout</text:span></text:p>
      <text:p text:style-name="P2"/>
      <text:p text:style-name="P1">Pour imposer ces mesures, nous ne pourrons compter que sur nous-mêmes. C’est le message que porteront notre candidate Selma Labib et notre porte-parole Gaël Quirante dans l’élection présidentielle. Aucune raison d’attendre avril 2027 pour laisser éclater notre colère, seule à même de faire ravaler son arrogance au patronat qui mène la société de crises en guerres, de catastrophes climatiques en catastrophes sanitaires.</text:p>
      <text:p text:style-name="P1"/>
      <text:p text:style-name="P1"><text:span text:style-name="T1">Tous ensemble le 29 septembre</text:span></text:p>
      <text:p text:style-name="P2"/>
      <text:p text:style-name="P1"><text:soft-page-break/>Dès la rentrée, des grèves ont éclaté dans des établissements scolaires, contre des fermetures de classes ou des postes vacants. La colère ne manque pas dans bien des secteurs. Les pompiers, qui ont combattu les feux malgré les coupes dans leurs moyens et leurs effectifs, ont fixé un rendez-vous pour l’heure des comptes : ils se rassembleront à Paris du 26 au 28 septembre et entreront en grève aux côtés des agents publics le 29 septembre. Comme eux, de nombreux travailleurs, du public comme du privé, sont envoyés en première ligne sans moyens et sans même un salaire décent.</text:p>
      <text:p text:style-name="P1"/>
      <text:p text:style-name="P1">C’est bien une riposte d’ensemble qu’il faudra construire pour reprendre tout ce qui nous a été volé. En cette rentrée, des salariés des transports, du social ou de l’éducation ont déjà prévu des journées de grève. Saisissons-nous de toute opportunité pour nous organiser sur nos lieux de travail et discutons de rejoindre la grève du 29 pour frapper tous ensemble au même moment.</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Lucida Sans" svg:font-family="'Lucida Sans'" style:font-family-generic="swiss"/>
    <style:font-face style:name="Liberation Sans1" svg:font-family="'Liberation Sans'"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Lucida Sans1" svg:font-family="'Lucida San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Noto Serif CJK SC" style:font-size-asian="12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Noto Serif CJK SC" style:font-size-asian="12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loext:contextual-spacing="false" fo:text-align="start" style:justify-single-word="false" fo:orphans="2" fo:widows="2" fo:hyphenation-ladder-count="no-limit" style:writing-mode="lr-tb"/>
      <style:text-properties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loext:contextual-spacing="false" fo:line-height="115%"/>
    </style:style>
    <style:style style:name="List" style:family="paragraph" style:parent-style-name="Text_20_body" style:default-outline-level="" style:class="list"/>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default-outline-level="" style:class="index">
      <style:paragraph-properties text:number-lines="false" text:line-number="0"/>
    </style:style>
    <style:style style:name="Title" style:family="paragraph" style:parent-style-name="Standard" style:next-style-name="Text_20_body" style:default-outline-level="" style:class="chapter">
      <style:paragraph-properties fo:margin-top="0.423cm" fo:margin-bottom="0.212cm" loext:contextual-spacing="false" fo:keep-with-next="always"/>
      <style:text-properties style:font-name="Liberation Sans1" fo:font-family="'Liberation Sans'" style:font-family-generic="roman" style:font-pitch="variable" fo:font-size="14pt" style:font-name-asian="Noto Sans CJK SC" style:font-family-asian="'Noto Sans CJK SC'" style:font-family-generic-asian="system" style:font-pitch-asian="variable" style:font-size-asian="14pt" style:font-size-complex="14pt"/>
    </style:style>
    <style:style style:name="caption" style:family="paragraph" style:parent-style-name="Standard" style:default-outline-level="">
      <style:paragraph-properties fo:margin-top="0.212cm" fo:margin-bottom="0.212cm" loext:contextual-spacing="false" text:number-lines="false" text:line-number="0"/>
      <style:text-properties fo:font-style="italic" style:font-style-asian="italic" style:font-style-complex="italic"/>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Mangal" style:font-family-complex="Mangal" style:font-family-generic-complex="system" style:font-pitch-complex="variable" style:font-size-complex="7pt"/>
    </style:style>
    <style:style style:name="Revision" style:family="paragraph" style:default-outline-level="">
      <style:paragraph-properties fo:margin-top="0cm" fo:margin-bottom="0cm" loext:contextual-spacing="false" fo:text-align="start" style:justify-single-word="false" fo:orphans="2" fo:widows="2" fo:hyphenation-ladder-count="no-limit" style:writing-mode="lr-tb"/>
      <style:text-properties style:font-name-complex="Mangal" style:font-family-complex="Mangal" style:font-family-generic-complex="system" style:font-pitch-complex="variable" style:font-size-complex="10.5pt" fo:hyphenate="true" fo:hyphenation-remain-char-count="2" fo:hyphenation-push-char-count="2" loext:hyphenation-no-caps="false"/>
    </style:style>
    <style:style style:name="Default_20_Paragraph_20_Font" style:display-name="Default Paragraph Font" style:family="text"/>
    <style:style style:name="line_20_number" style:display-name="line number" style:family="text"/>
    <style:style style:name="Texte_20_de_20_bulles_20_Car" style:display-name="Texte de bulles Car" style:family="text" style:parent-style-name="Default_20_Paragraph_20_Font">
      <style:text-properties style:font-name="Tahoma" fo:font-family="Tahoma" style:font-family-generic="roman" style:font-pitch="variable" fo:font-size="8pt" style:font-size-asian="8pt" style:font-name-complex="Mangal" style:font-family-complex="Mangal" style:font-family-generic-complex="system" style:font-pitch-complex="variable" style:font-size-complex="7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Pas_20_de_20_liste" style:display-name="Pas de liste">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2" style:layout-grid-base-height="1.058cm" style:layout-grid-ruby-height="0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editing-cycles>1</meta:editing-cycles>
    <meta:creation-date>2026-09-07T13:42:55.990000000</meta:creation-date>
    <dc:language>fr-FR</dc:language>
    <meta:editing-duration>P0D</meta:editing-duration>
    <meta:generator>LibreOffice/6.4.7.2$Windows_X86_64 LibreOffice_project/639b8ac485750d5696d7590a72ef1b496725cfb5</meta:generator>
    <meta:document-statistic meta:table-count="0" meta:image-count="0" meta:object-count="0" meta:page-count="2" meta:paragraph-count="13" meta:word-count="652" meta:character-count="3986" meta:non-whitespace-character-count="3346"/>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