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Unifont" svg:font-family="Unifont" style:font-family-generic="system" style:font-pitch="variable"/>
  </office:font-face-decls>
  <office:automatic-styles>
    <style:style style:name="P1" style:family="paragraph" style:parent-style-name="Standard">
      <style:paragraph-properties style:writing-mode="lr-tb"/>
      <style:text-properties fo:font-size="14pt" fo:font-style="italic" fo:font-weight="bold" style:font-size-asian="14pt" style:font-style-asian="italic" style:font-weight-asian="bold" style:font-size-complex="14pt" style:font-style-complex="italic" style:font-weight-complex="bold"/>
    </style:style>
    <style:style style:name="P2" style:family="paragraph" style:parent-style-name="Standard">
      <style:paragraph-properties style:writing-mode="lr-tb"/>
    </style:style>
    <style:style style:name="P3" style:family="paragraph" style:parent-style-name="Standard">
      <style:paragraph-properties style:writing-mode="lr-tb"/>
      <style:text-properties fo:font-weight="bold" style:font-weight-asian="bold" style:font-weight-complex="bold"/>
    </style:style>
    <style:style style:name="T1" style:family="text">
      <style:text-properties fo:font-style="italic" style:font-style-asian="italic" style:font-style-complex="itali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Coup de chaud sur la rentrée : organisons la riposte du monde du travail !</text:p>
      <text:p text:style-name="P2"/>
      <text:p text:style-name="P2">Selon un sondage récent réalisé pour <text:span text:style-name="T1">Le Monde</text:span>, la colère et l’inquiétude montent en France. Première préoccupation : le pouvoir d’achat, alors que les prix à la pompe flambent et qu’il coûte de plus en plus cher de venir travailler.</text:p>
      <text:p text:style-name="P2">Depuis la rentrée, le gouvernement multiplie les annonces sur les attaques qu’il prépare, sous prétexte de réduction du déficit budgétaire. Voilà qu’il s’en prend aux retraites, sur lesquelles il voudrait économiser 6 milliards. </text:p>
      <text:p text:style-name="P2"/>
      <text:p text:style-name="P3">Actifs, privés d’emplois ou retraités : tous attaqués</text:p>
      <text:p text:style-name="P2"/>
      <text:p text:style-name="P2">Ce sont en tout 30 milliards d’euros que le gouvernement prévoit de trouver dans nos poches. Pour les retraités, il envisage de supprimer l’abattement de 10 % de l’impôt sur le revenu, ou de ne plus indexer les pensions sur l’inflation, ou les deux ! Alors que les prix s’envolent, qu’il s’agisse du gaz, de l’électricité, des denrées alimentaires ou du carburant. Selon l’Insee, plus de 4 millions de familles dépensent plus d’un mois de leurs revenus annuels pour faire le plein ! Mais pour le patronat, réuni lors de son université d’été, la simple idée d’augmenter les salaires provoque l’hilarité générale. De leur côté, celui de la bourgeoisie, ils pensent n’avoir pas de bile à se faire, puisque le gouvernement à leur service rivalise d’ingéniosité pour leur plaire. Dernière trouvaille : faciliter toujours plus la transmission du patrimoine pour hériter d’entreprises ou de sommes d’argent. Pendant ce temps, pour mieux faire oublier l’oppression d’une classe sociale sur une autre, les xénophobes de tout acabit cherchent à nous diviser selon nos origines et couleurs de peaux.</text:p>
      <text:p text:style-name="P2"/>
      <text:p text:style-name="P3">Une arrogance bourgeoise… qui emmène la planète droit dans le mur !</text:p>
      <text:p text:style-name="P2"/>
      <text:p text:style-name="P2">Cette soif de profit des capitalistes conduit à exploiter toujours plus les travailleurs et travailleuses, mais aussi à détruire davantage l’environnement. Nous en avons fait les frais cet été lors des canicules à répétition. Il a fallu continuer à travailler, quitte à mettre notre santé en péril, tenter de se reposer dans des logements en surchauffe, sans que les pompiers aient les moyens suffisants pour faire face aux méga-feux. Mais le gouvernement vient d’annoncer l’annulation de 157 millions d’euros de crédit consacrés à la transition écologique et le « plan d’urgence » de 60 millions d’euros pour la rénovation thermique des écoles a été réduit à 16 millions, une misère, alors qu’à la rentrée, de nombreux établissements scolaires du sud de la France ont encore dû annuler les cours l’après-midi à cause d’un pic de chaleur. </text:p>
      <text:p text:style-name="P2"/>
      <text:p text:style-name="P3">Imposer notre plan d’urgence</text:p>
      <text:p text:style-name="P2"/>
      <text:p text:style-name="P2">Il y a urgence pour le climat, urgence pour nos salaires et nos conditions de travail. Il y a aussi urgence pour l’emploi, face aux plans de licenciements qui se multiplient et au chômage qui repart à la hausse. Mais pour imposer les mesures nécessaires, nous ne pourrons compter que sur nous-mêmes. Imposer 400 euros de plus par mois, l’échelle mobile des salaires en fonction de la hausse des prix, le blocage des prix, contrôlé par les consommateurs, l’interdiction des licenciements, l’isolation thermique des bâtiments scolaires et des logements, les moyens nécessaires à tous les services publics, y compris la lutte contre les incendies.</text:p>
      <text:p text:style-name="P2">Des grèves ont déjà lieu dans des établissements scolaires contre les conditions de rentrée, dans les bus RATP, vendus par lots au privé, dans le social, etc. Mais il faudrait s’y mettre tous ensemble. Les pompiers se rassembleront à Paris du 26 au 28 septembre et entreront en grève aux côtés des agents des services publics le 29 septembre. La fédération SUD-Rail appelle également à la grève le même jour, et plusieurs syndicats CGT appellent le privé à rejoindre la mobilisation. La date du 17 octobre, appelant à un retour du mouvement Gilets jaunes et à un octobre rouge, commence à faire parler d’elle et suscite une certaine inquiétude de la part du gouvernement. Faisons converger toutes nos colères pour frapper ensemble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FreeSans"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Unifont" svg:font-family="Unifont"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Unifont" style:font-size-asian="12pt" style:language-asian="zh" style:country-asian="CN" style:font-name-complex="FreeSans"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Unifont" style:font-size-asian="12pt" style:language-asian="zh" style:country-asian="CN" style:font-name-complex="Free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fo:hyphenation-keep="auto" loext:hyphenation-keep-type="column" style:writing-mode="lr-tb"/>
      <style:text-properties style:use-window-font-color="true" loext:opacity="0%" style:font-name="Liberation Serif" fo:font-family="'Liberation Serif'" style:font-family-generic="roman" style:font-pitch="variable" fo:font-size="12pt" fo:language="fr" fo:country="FR" style:letter-kerning="true" style:font-name-asian="Unifont" style:font-family-asian="Unifont" style:font-family-generic-asian="system" style:font-pitch-asian="variable" style:font-size-asian="12pt" style:language-asian="zh" style:country-asian="CN" style:font-name-complex="FreeSans" style:font-family-complex="FreeSans"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FreeSans" style:font-family-complex="Free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style:font-name="Aptos" fo:font-family="Aptos" style:font-family-generic="roman" style:font-pitch="variable" fo:font-size="12pt" fo:font-style="italic" style:font-size-asian="12pt" style:font-style-asian="italic" style:font-name-complex="FreeSans" style:font-family-complex="Free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Aptos" fo:font-family="Aptos" style:font-family-generic="roman" style:font-pitch="variable" style:font-name-complex="FreeSans" style:font-family-complex="FreeSans" style:font-family-generic-complex="system" style:font-pitch-complex="variable"/>
    </style:style>
    <style:style style:name="Titre"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Unifont" style:font-family-asian="Unifont" style:font-family-generic-asian="system" style:font-pitch-asian="variable" style:font-size-asian="14pt" style:font-name-complex="FreeSans" style:font-family-complex="FreeSans" style:font-family-generic-complex="system" style:font-pitch-complex="variable" style:font-size-complex="14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9-14T13:46:56.344826067</meta:creation-date>
    <dc:language>fr-FR</dc:language>
    <meta:editing-cycles>1</meta:editing-cycles>
    <meta:editing-duration>P0D</meta:editing-duration>
    <meta:generator>LibreOffice/25.2.3.2$Linux_X86_64 LibreOffice_project/520$Build-2</meta:generator>
    <meta:document-statistic meta:table-count="0" meta:image-count="0" meta:object-count="0" meta:page-count="1" meta:paragraph-count="10" meta:word-count="651" meta:character-count="3986" meta:non-whitespace-character-count="3343"/>
    <meta:user-defined meta:name="AppVersion">15.0000</meta:user-defined>
  </office:meta>
</office:document-meta>
</file>